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16pt" style:font-size-asian="16pt" style:font-size-complex="13pt"/>
    </style:style>
    <style:style style:name="P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2.1659in"/>
    </style:style>
    <style:style style:name="TableColumn17" style:family="table-column">
      <style:table-column-properties style:column-width="1.1381in"/>
    </style:style>
    <style:style style:name="TableColumn18" style:family="table-column">
      <style:table-column-properties style:column-width="1.9131in"/>
    </style:style>
    <style:style style:name="Table14" style:family="table">
      <style:table-properties style:width="6.4972in" fo:margin-left="0.3118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P55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line-height="115%" fo:margin-left="0.7881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line-height="115%" fo:text-indent="0.3937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15%" fo:margin-left="0.6888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8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9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0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line-height="115%" fo:margin-left="1.2784in" fo:text-indent="-1.2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line-height="115%" fo:margin-left="0.3937in" fo:text-indent="-0.000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77" style:family="table-column">
      <style:table-column-properties style:column-width="1.8673in" style:use-optimal-column-width="false"/>
    </style:style>
    <style:style style:name="TableColumn78" style:family="table-column">
      <style:table-column-properties style:column-width="1.3229in" style:use-optimal-column-width="false"/>
    </style:style>
    <style:style style:name="TableColumn79" style:family="table-column">
      <style:table-column-properties style:column-width="1.3236in" style:use-optimal-column-width="false"/>
    </style:style>
    <style:style style:name="TableColumn80" style:family="table-column">
      <style:table-column-properties style:column-width="1.3236in" style:use-optimal-column-width="false"/>
    </style:style>
    <style:style style:name="Table76" style:family="table">
      <style:table-properties style:width="5.8375in" fo:margin-left="0in" table:align="center"/>
    </style:style>
    <style:style style:name="TableRow81" style:family="table-row">
      <style:table-row-properties style:min-row-height="0.2506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Default" style:family="paragraph">
      <style:text-properties fo:font-weight="bold" style:font-weight-asian="bold" fo:font-size="13pt" style:font-size-asian="13pt" style:font-size-complex="13pt"/>
    </style:style>
    <style:style style:name="TableRow90" style:family="table-row">
      <style:table-row-properties style:min-row-height="0.0972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Default" style:family="paragraph">
      <style:text-properties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Default" style:family="paragraph"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Default" style:family="paragraph">
      <style:text-properties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Default" style:family="paragraph">
      <style:text-properties fo:font-size="13pt" style:font-size-asian="13pt" style:font-size-complex="13pt"/>
    </style:style>
    <style:style style:name="TableRow99" style:family="table-row">
      <style:table-row-properties style:min-row-height="0.0972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Default" style:family="paragraph">
      <style:text-properties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text-properties fo:font-size="13pt" style:font-size-asian="13pt" style:font-size-complex="13pt"/>
    </style:style>
    <style:style style:name="TableRow108" style:family="table-row">
      <style:table-row-properties style:min-row-height="0.0972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text-properties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Default" style:family="paragraph">
      <style:text-properties fo:font-size="13pt" style:font-size-asian="13pt" style:font-size-complex="13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fo:font-size="13pt" style:font-size-asian="13pt" style:font-size-complex="13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fo:font-size="13pt" style:font-size-asian="13pt" style:font-size-complex="13pt"/>
    </style:style>
    <style:style style:name="TableRow117" style:family="table-row">
      <style:table-row-properties style:min-row-height="0.0972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text-properties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text-properties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text-properties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Default" style:family="paragraph">
      <style:text-properties fo:font-size="13pt" style:font-size-asian="13pt" style:font-size-complex="13pt"/>
    </style:style>
    <style:style style:name="TableRow126" style:family="table-row">
      <style:table-row-properties style:min-row-height="0.3298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3pt" style:font-size-asian="13pt" style:font-size-complex="13pt"/>
    </style:style>
    <style:style style:name="P131" style:parent-style-name="Default" style:family="paragraph">
      <style:text-properties fo:font-size="13pt" style:font-size-asian="13pt" style:font-size-complex="13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Default" style:family="paragraph">
      <style:text-properties fo:font-size="13pt" style:font-size-asian="13pt" style:font-size-complex="13pt"/>
    </style:style>
    <style:style style:name="P134" style:parent-style-name="Default" style:family="paragraph">
      <style:text-properties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3pt" style:font-size-asian="13pt" style:font-size-complex="13pt"/>
    </style:style>
    <style:style style:name="P137" style:parent-style-name="Default" style:family="paragraph">
      <style:text-properties fo:font-size="13pt" style:font-size-asian="13pt" style:font-size-complex="13pt"/>
    </style:style>
    <style:style style:name="P138" style:parent-style-name="內文" style:family="paragraph">
      <style:paragraph-properties fo:line-height="115%"/>
      <style:text-properties style:font-name="標楷體" style:font-name-asian="標楷體" fo:font-size="13pt" style:font-size-asian="13pt" style:font-size-complex="13pt"/>
    </style:style>
    <style:style style:name="P139" style:parent-style-name="清單段落" style:list-style-name="LFO4" style:family="paragraph">
      <style:paragraph-properties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3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清單段落" style:family="paragraph">
      <style:paragraph-properties fo:line-height="115%" fo:text-indent="0.0597in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line-height="115%" fo:margin-left="0.884in" fo:text-indent="-0.788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fo:widows="2" fo:orphans="2" fo:line-height="115%" fo:margin-left="0.7861in" fo:text-indent="-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3" style:parent-style-name="內文" style:family="paragraph">
      <style:paragraph-properties fo:widows="2" fo:orphans="2"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line-height="115%" fo:margin-left="0.5902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widows="2" fo:orphans="2" fo:line-height="115%" fo:margin-left="0.8847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fo:line-height="115%"/>
      <style:text-properties style:font-name="標楷體"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paragraph-properties fo:widows="2" fo:orphans="2" fo:line-height="115%" fo:text-indent="0.1965in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70" style:parent-style-name="內文" style:family="paragraph">
      <style:paragraph-properties fo:margin-top="0.1666in" fo:line-height="150%"/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72" style:parent-style-name="內文" style:family="paragraph">
      <style:paragraph-properties fo:widows="2" fo:orphans="2" fo:line-height="0.2916in" fo:text-indent="1.5569in"/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4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77" style:family="table-column">
      <style:table-column-properties style:column-width="1.2763in"/>
    </style:style>
    <style:style style:name="TableColumn178" style:family="table-column">
      <style:table-column-properties style:column-width="0.9812in"/>
    </style:style>
    <style:style style:name="TableColumn179" style:family="table-column">
      <style:table-column-properties style:column-width="1.7715in"/>
    </style:style>
    <style:style style:name="TableColumn180" style:family="table-column">
      <style:table-column-properties style:column-width="0.9847in"/>
    </style:style>
    <style:style style:name="TableColumn181" style:family="table-column">
      <style:table-column-properties style:column-width="1.9722in"/>
    </style:style>
    <style:style style:name="Table176" style:family="table">
      <style:table-properties style:width="6.9861in" fo:margin-left="0in" table:align="left"/>
    </style:style>
    <style:style style:name="TableRow182" style:family="table-row">
      <style:table-row-properties style:min-row-height="0.3951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Row191" style:family="table-row">
      <style:table-row-properties style:min-row-height="0.3951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196" style:family="table-row">
      <style:table-row-properties style:min-row-height="0.3284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widows="2" fo:orphans="2" fo:line-height="0.2916in"/>
    </style:style>
    <style:style style:name="T205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P20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07" style:family="table-row">
      <style:table-row-properties style:min-row-height="0.2798i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2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14" style:family="table-row">
      <style:table-row-properties style:min-row-height="0.2798in"/>
    </style:style>
    <style:style style:name="P21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2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0" style:family="table-row">
      <style:table-row-properties style:min-row-height="0.2798in"/>
    </style:style>
    <style:style style:name="P22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6" style:family="table-row">
      <style:table-row-properties style:min-row-height="0.2798in"/>
    </style:style>
    <style:style style:name="P22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2" style:family="table-row">
      <style:table-row-properties style:min-row-height="0.2798in"/>
    </style:style>
    <style:style style:name="P23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8" style:family="table-row">
      <style:table-row-properties style:min-row-height="0.2798in"/>
    </style:style>
    <style:style style:name="P23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4" style:family="table-row">
      <style:table-row-properties style:min-row-height="0.2798in"/>
    </style:style>
    <style:style style:name="P24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0" style:family="table-row">
      <style:table-row-properties style:min-row-height="0.2798in"/>
    </style:style>
    <style:style style:name="P25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6" style:family="table-row">
      <style:table-row-properties style:min-row-height="0.2798in"/>
    </style:style>
    <style:style style:name="P25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2" style:family="table-row">
      <style:table-row-properties style:min-row-height="0.2798in"/>
    </style:style>
    <style:style style:name="P26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2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8" style:family="table-row">
      <style:table-row-properties style:min-row-height="0.2798in"/>
    </style:style>
    <style:style style:name="P26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4" style:family="table-row">
      <style:table-row-properties style:min-row-height="0.2798in"/>
    </style:style>
    <style:style style:name="P27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0" style:family="table-row">
      <style:table-row-properties style:min-row-height="0.2798in"/>
    </style:style>
    <style:style style:name="P28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6" style:family="table-row">
      <style:table-row-properties style:min-row-height="0.2798in"/>
    </style:style>
    <style:style style:name="P28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2" style:family="table-row">
      <style:table-row-properties style:min-row-height="0.2798in"/>
    </style:style>
    <style:style style:name="P29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T2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8" style:family="table-row">
      <style:table-row-properties style:min-row-height="0.2916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09" style:family="table-row">
      <style:table-row-properties style:min-row-height="0.2812in"/>
    </style:style>
    <style:style style:name="P310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15" style:family="table-row">
      <style:table-row-properties style:min-row-height="0.4222in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widows="2" fo:orphans="2" fo:text-align="justify" fo:line-height="0.2916in"/>
      <style:text-properties style:font-name="標楷體" style:font-name-asian="標楷體" style:font-size-complex="12pt"/>
    </style:style>
    <style:style style:name="TableRow320" style:family="table-row">
      <style:table-row-properties style:min-row-height="0.3986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25" style:family="table-row">
      <style:table-row-properties style:min-row-height="0.375i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30" style:family="table-row">
      <style:table-row-properties style:min-row-height="0.6854in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35" style:family="table-row">
      <style:table-row-properties style:min-row-height="0.668in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40" style:family="table-row">
      <style:table-row-properties style:min-row-height="0.7763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P345" style:parent-style-name="內文" style:family="paragraph">
      <style:paragraph-properties fo:text-align="center" fo:line-height="0.2916in"/>
    </style:style>
    <style:style style:name="T34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P348" style:parent-style-name="內文" style:master-page-name="MP1" style:family="paragraph">
      <style:paragraph-properties fo:break-before="page" fo:text-align="center"/>
    </style:style>
    <style:style style:name="T3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35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2" style:parent-style-name="內文" style:family="paragraph">
      <style:paragraph-properties fo:text-align="center" fo:text-indent="0.1576in"/>
      <style:text-properties style:font-name="標楷體" style:font-name-asian="標楷體" fo:font-weight="bold" style:font-weight-asian="bold" fo:font-size="16pt" style:font-size-asian="16pt" style:font-size-complex="13pt"/>
    </style:style>
    <style:style style:name="P353" style:parent-style-name="內文" style:family="paragraph">
      <style:paragraph-properties fo:text-align="center" fo:text-indent="0.1381in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55" style:parent-style-name="內文" style:family="paragraph">
      <style:paragraph-properties fo:margin-right="-0.0006in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 style:font-size-complex="14pt"/>
    </style:style>
    <style:style style:name="T35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font-size-complex="14pt"/>
    </style:style>
    <style:style style:name="T360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style:font-size-complex="14pt"/>
    </style:style>
    <style:style style:name="T362" style:parent-style-name="預設段落字型" style:family="text">
      <style:text-properties style:font-name="標楷體" style:font-name-asian="標楷體" style:font-size-complex="13pt"/>
    </style:style>
    <style:style style:name="T363" style:parent-style-name="預設段落字型" style:family="text">
      <style:text-properties style:font-name="標楷體" style:font-name-asian="標楷體" style:font-size-complex="14pt"/>
    </style:style>
    <style:style style:name="T364" style:parent-style-name="預設段落字型" style:family="text">
      <style:text-properties style:font-name="標楷體" style:font-name-asian="標楷體" style:font-size-complex="13pt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3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3pt"/>
    </style:style>
    <style:style style:name="P369" style:parent-style-name="本文縮排2" style:family="paragraph">
      <style:paragraph-properties fo:margin-bottom="0in" fo:line-height="100%" fo:margin-left="0in" fo:margin-right="-0.2368in">
        <style:tab-stops/>
      </style:paragraph-properties>
    </style:style>
    <style:style style:name="T370" style:parent-style-name="預設段落字型" style:family="text">
      <style:text-properties style:font-name="標楷體" style:font-name-asian="標楷體" fo:font-size="11pt" style:font-size-asian="11pt"/>
    </style:style>
    <style:style style:name="T371" style:parent-style-name="預設段落字型" style:family="text">
      <style:text-properties style:font-name="標楷體" style:font-name-asian="標楷體" style:font-size-complex="14pt"/>
    </style:style>
    <style:style style:name="P372" style:parent-style-name="內文" style:family="paragraph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374" style:family="table-column">
      <style:table-column-properties style:column-width="0.5875in"/>
    </style:style>
    <style:style style:name="TableColumn375" style:family="table-column">
      <style:table-column-properties style:column-width="1.4416in"/>
    </style:style>
    <style:style style:name="TableColumn376" style:family="table-column">
      <style:table-column-properties style:column-width="1.4423in"/>
    </style:style>
    <style:style style:name="TableColumn377" style:family="table-column">
      <style:table-column-properties style:column-width="1.4416in"/>
    </style:style>
    <style:style style:name="TableColumn378" style:family="table-column">
      <style:table-column-properties style:column-width="1.4423in"/>
    </style:style>
    <style:style style:name="Table373" style:family="table">
      <style:table-properties style:width="6.3555in" fo:margin-left="0in" table:align="center"/>
    </style:style>
    <style:style style:name="TableRow379" style:family="table-row">
      <style:table-row-properties style:min-row-height="0.2361in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Row390" style:family="table-row">
      <style:table-row-properties style:min-row-height="0.1743in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01" style:family="table-row">
      <style:table-row-properties style:min-row-height="0.2361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12" style:family="table-row">
      <style:table-row-properties style:min-row-height="0.2361in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23" style:family="table-row">
      <style:table-row-properties style:min-row-height="0.2361i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34" style:family="table-row">
      <style:table-row-properties style:min-row-height="0.2361in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45" style:family="table-row">
      <style:table-row-properties style:min-row-height="0.2361in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56" style:family="table-row">
      <style:table-row-properties style:min-row-height="0.2361in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67" style:family="table-row">
      <style:table-row-properties style:min-row-height="0.2361in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78" style:family="table-row">
      <style:table-row-properties style:min-row-height="0.2361in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89" style:family="table-row">
      <style:table-row-properties style:min-row-height="0.2361in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00" style:family="table-row">
      <style:table-row-properties style:min-row-height="0.2361in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11" style:family="table-row">
      <style:table-row-properties style:min-row-height="0.2361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22" style:family="table-row">
      <style:table-row-properties style:min-row-height="0.2361in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33" style:family="table-row">
      <style:table-row-properties style:min-row-height="0.2361in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44" style:family="table-row">
      <style:table-row-properties style:min-row-height="0.2361i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P555" style:parent-style-name="內文" style:family="paragraph">
      <style:text-properties style:font-name="標楷體" style:font-name-asian="標楷體" style:font-size-complex="12pt"/>
    </style:style>
    <style:style style:name="P556" style:parent-style-name="內文" style:family="paragraph">
      <style:paragraph-properties fo:margin-top="0.1666in" fo:line-height="150%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6 HAKKA聲動童樂會—客語兒歌比賽」報名簡章</text:p>
      <text:list text:style-name="LFO1" text:continue-numbering="true">
        <text:list-item>
          <text:p text:style-name="P2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text:style-name="LFO1" text:continue-numbering="true">
        <text:list-item>
          <text:p text:style-name="P4">主辦單位：臺北市政府客家事務委員會（簡稱北市客委會）</text:p>
        </text:list-item>
      </text:list>
      <text:p text:style-name="P5">承辦單位：威利傳播有限公司</text:p>
      <text:list text:style-name="LFO1" text:continue-numbering="true">
        <text:list-item>
          <text:p text:style-name="P6">比賽期程</text:p>
          <text:list text:continue-numbering="true">
            <text:list-item>
              <text:p text:style-name="P7">報名收件：115年8月10日至9月20日</text:p>
            </text:list-item>
            <text:list-item>
              <text:p text:style-name="P8">評審海選與決賽名單公布：115年9月21日至10月15日</text:p>
            </text:list-item>
            <text:list-item>
              <text:p text:style-name="P9">決賽：</text:p>
            </text:list-item>
          </text:list>
        </text:list-item>
      </text:list>
      <text:p text:style-name="P10">(一) 時間：115年10月25日下午3時至6時</text:p>
      <text:p text:style-name="P11">(二) 比賽地點：中正紀念堂兩廳院藝文廣場活動主舞臺</text:p>
      <text:list text:style-name="LFO1" text:continue-numbering="true">
        <text:list-item>
          <text:p text:style-name="P12">比賽規定</text:p>
          <text:list text:continue-numbering="true">
            <text:list-item>
              <text:p text:style-name="P13">比賽組別</text:p>
            </text:list-item>
          </text:list>
        </text:list-item>
      </text:list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組別</text:p>
          </table:table-cell>
          <table:table-cell table:style-name="TableCell22">
            <text:p text:style-name="P23">參賽對象/資格</text:p>
          </table:table-cell>
          <table:table-cell table:style-name="TableCell24">
            <text:p text:style-name="P25">人數限制</text:p>
          </table:table-cell>
          <table:table-cell table:style-name="TableCell26">
            <text:p text:style-name="P27">展演特色重點</text:p>
          </table:table-cell>
        </table:table-row>
        <table:table-row table:style-name="TableRow28">
          <table:table-cell table:style-name="TableCell29">
            <text:p text:style-name="P30">親子组</text:p>
          </table:table-cell>
          <table:table-cell table:style-name="TableCell31">
            <text:p text:style-name="P32">臺北市國小六年級以下孩童與長輩（跨兩代以上）</text:p>
          </table:table-cell>
          <table:table-cell table:style-name="TableCell33">
            <text:p text:style-name="P34">2-5人</text:p>
          </table:table-cell>
          <table:table-cell table:style-name="TableCell35">
            <text:p text:style-name="P36">家庭默契與溫馨互動</text:p>
          </table:table-cell>
        </table:table-row>
        <table:table-row table:style-name="TableRow37">
          <table:table-cell table:style-name="TableCell38">
            <text:p text:style-name="P39">幼兒園團體組</text:p>
          </table:table-cell>
          <table:table-cell table:style-name="TableCell40">
            <text:p text:style-name="P41">臺北市公私立幼兒園班級或團體</text:p>
          </table:table-cell>
          <table:table-cell table:style-name="TableCell42">
            <text:p text:style-name="P43">15-30人</text:p>
          </table:table-cell>
          <table:table-cell table:style-name="TableCell44">
            <text:p text:style-name="P45">童趣唱跳、傳統客家元素</text:p>
          </table:table-cell>
        </table:table-row>
        <table:table-row table:style-name="TableRow46">
          <table:table-cell table:style-name="TableCell47">
            <text:p text:style-name="P48">國小團體組</text:p>
          </table:table-cell>
          <table:table-cell table:style-name="TableCell49">
            <text:p text:style-name="P50">臺北市國小一至六年級（可跨年級/跨校）</text:p>
          </table:table-cell>
          <table:table-cell table:style-name="TableCell51">
            <text:p text:style-name="P52">15-30人</text:p>
          </table:table-cell>
          <table:table-cell table:style-name="TableCell53">
            <text:p text:style-name="P54">團隊和聲、創意樂器伴奏</text:p>
          </table:table-cell>
        </table:table-row>
      </table:table>
      <text:list text:style-name="LFO1" text:continue-numbering="true">
        <text:list-item>
          <text:list>
            <text:list-item>
              <text:p text:style-name="P55">報名方式</text:p>
            </text:list-item>
          </text:list>
        </text:list-item>
      </text:list>
      <text:p text:style-name="P56">(一) 報名投稿方式：以線上影片連結投稿，為利晉級決賽之公平、公開性，上傳 90 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57">(二) 填寫GOOGLE報名表：依表單指示填寫欄位並附上影片連結。</text:p>
      <text:p text:style-name="P58">(三) 投稿影片及表格填寫不符比賽規範將以提供之電子郵件告知1次，不另以任何形式通知。經通知逾3日未補正視同報名無效。</text:p>
      <text:p text:style-name="P59">三、決賽</text:p>
      <text:p text:style-name="P60">(一) 每組入選6隊進入決賽。</text:p>
      <text:p text:style-name="P61">(二) 現場演出評選，依投稿內容延伸演出，限時5分鐘（含主持人介紹及上<text:soft-page-break/>下台）。</text:p>
      <text:p text:style-name="P62"/>
      <text:p text:style-name="P63">四、參賽歌曲</text:p>
      <text:list text:style-name="LFO2" text:continue-numbering="true">
        <text:list-item>
          <text:p text:style-name="P64">須從北市客委會發行之兒歌曲譜輯中挑選比賽歌曲。</text:p>
        </text:list-item>
        <text:list-item>
          <text:p text:style-name="P65">可在「北市客委會官方Youtube（網址：https://reurl.cc/rkgqZZ）」→「客家語兒歌曲譜集教材-演奏版」中選擇曲目並下載。</text:p>
        </text:list-item>
      </text:list>
      <text:p text:style-name="P66">註：110~114年教材已預先下載於雲端，網址：https://reurl.cc/GgxVaG，方便學習與教學使用。民眾亦可於官方Youtube選定任一年度教材曲目，自行下載使用。</text:p>
      <text:p text:style-name="P67">五、評分標準<text:s/></text:p>
      <text:list text:style-name="LFO3" text:continue-numbering="true">
        <text:list-item>
          <text:p text:style-name="P68">客語發音與咬字 <text:s text:c="5"/>30％</text:p>
        </text:list-item>
        <text:list-item>
          <text:p text:style-name="P69">演唱技巧與音準 <text:s text:c="5"/>30％</text:p>
        </text:list-item>
        <text:list-item>
          <text:p text:style-name="P70">創意表現與樂器演繹 <text:s/>20％</text:p>
        </text:list-item>
        <text:list-item>
          <text:p text:style-name="P71">台風與整體造型 <text:s text:c="5"/>20％</text:p>
        </text:list-item>
      </text:list>
      <text:p text:style-name="P72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73">七、每組報名未達4組則改為表演賽，獎金改為表演費，實際比賽流程以主辦單位最終公布為主。</text:p>
      <text:p text:style-name="P74">伍、獎勵內容</text:p>
      <text:p text:style-name="P75">前三名及優勝皆可獲得獎品乙份、獎狀乙張及獎金，獎金金額如下：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比賽類組</text:p>
          </table:table-cell>
          <table:table-cell table:style-name="TableCell84">
            <text:p text:style-name="P85">親子組</text:p>
          </table:table-cell>
          <table:table-cell table:style-name="TableCell86">
            <text:p text:style-name="P87">幼兒園團體組</text:p>
          </table:table-cell>
          <table:table-cell table:style-name="TableCell88">
            <text:p text:style-name="P89">國小團體組</text:p>
          </table:table-cell>
        </table:table-row>
        <table:table-row table:style-name="TableRow90">
          <table:table-cell table:style-name="TableCell91">
            <text:p text:style-name="P92">第一名</text:p>
          </table:table-cell>
          <table:table-cell table:style-name="TableCell93">
            <text:p text:style-name="P94">8,000元</text:p>
          </table:table-cell>
          <table:table-cell table:style-name="TableCell95">
            <text:p text:style-name="P96">20,000元</text:p>
          </table:table-cell>
          <table:table-cell table:style-name="TableCell97">
            <text:p text:style-name="P98">30,000元</text:p>
          </table:table-cell>
        </table:table-row>
        <table:table-row table:style-name="TableRow99">
          <table:table-cell table:style-name="TableCell100">
            <text:p text:style-name="P101">第二名</text:p>
          </table:table-cell>
          <table:table-cell table:style-name="TableCell102">
            <text:p text:style-name="P103">6,000元</text:p>
          </table:table-cell>
          <table:table-cell table:style-name="TableCell104">
            <text:p text:style-name="P105">10,000元</text:p>
          </table:table-cell>
          <table:table-cell table:style-name="TableCell106">
            <text:p text:style-name="P107">20,000元</text:p>
          </table:table-cell>
        </table:table-row>
        <table:table-row table:style-name="TableRow108">
          <table:table-cell table:style-name="TableCell109">
            <text:p text:style-name="P110">第三名</text:p>
          </table:table-cell>
          <table:table-cell table:style-name="TableCell111">
            <text:p text:style-name="P112">4,000元</text:p>
          </table:table-cell>
          <table:table-cell table:style-name="TableCell113">
            <text:p text:style-name="P114">8,000元</text:p>
          </table:table-cell>
          <table:table-cell table:style-name="TableCell115">
            <text:p text:style-name="P116">10,000元</text:p>
          </table:table-cell>
        </table:table-row>
        <table:table-row table:style-name="TableRow117">
          <table:table-cell table:style-name="TableCell118">
            <text:p text:style-name="P119">優勝(三名)</text:p>
          </table:table-cell>
          <table:table-cell table:style-name="TableCell120">
            <text:p text:style-name="P121">2,000元</text:p>
          </table:table-cell>
          <table:table-cell table:style-name="TableCell122">
            <text:p text:style-name="P123">5,000元</text:p>
          </table:table-cell>
          <table:table-cell table:style-name="TableCell124">
            <text:p text:style-name="P125">8,000元</text:p>
          </table:table-cell>
        </table:table-row>
        <table:table-row table:style-name="TableRow126">
          <table:table-cell table:style-name="TableCell127">
            <text:p text:style-name="P128">每組報名未達4組則改為表演賽，獎金改為表演費</text:p>
          </table:table-cell>
          <table:table-cell table:style-name="TableCell129">
            <text:p text:style-name="P130">表演費</text:p>
            <text:p text:style-name="P131">4,000元/組</text:p>
          </table:table-cell>
          <table:table-cell table:style-name="TableCell132">
            <text:p text:style-name="P133">表演費</text:p>
            <text:p text:style-name="P134">8,000元/組</text:p>
          </table:table-cell>
          <table:table-cell table:style-name="TableCell135">
            <text:p text:style-name="P136">表演費</text:p>
            <text:p text:style-name="P137">10,000元/組</text:p>
          </table:table-cell>
        </table:table-row>
      </table:table>
      <text:p text:style-name="P138">陸、注意事項</text:p>
      <text:list text:style-name="LFO4" text:continue-numbering="true">
        <text:list-item>
          <text:p text:style-name="P139">報名與影片下架規定</text:p>
        </text:list-item>
      </text:list>
      <text:p text:style-name="P140">(一) 參賽者於報名期間上傳之表演影片，須保持「公開觀看權限」至115年10月15日（即決賽順序公布日）為止。</text:p>
      <text:p text:style-name="P141">(二) 報名收件與評審海選期間（115年8月10日至10月15日），參賽者不得自行刪除影片、更改連結或將權限設為不公開。</text:p>
      <text:p text:style-name="P142">(三) 若因參賽者自行更改隱私設定、將影片轉為私人、或提前刪除影片，<text:soft-page-break/>導致評審無法觀看，主辦單位將不另行通知補件，並視同放棄參賽資格。</text:p>
      <text:p text:style-name="P143">(四) 請勿將影片上傳為「限時動態」模式，避免因 24 小時後自動下架而影響海選評分。</text:p>
      <text:p text:style-name="P144">(五) 上傳影片不可使用AI修片、剪輯或有特殊修音處理等任何後製加工。</text:p>
      <text:p text:style-name="P145">(六) 115 年10月15日入選決賽結果公布後，未入選之團隊即可自行將影片下架或更改權限；晉級決賽之團隊，請將影片保留至115年10月25日現場決賽結束，以利活動宣傳。</text:p>
      <text:p text:style-name="P146">二、 著作權授權與擔保</text:p>
      <text:p text:style-name="P147">(一) 本次比賽指定使用北市客委會兒歌曲譜輯內之歌曲。參賽團隊僅得於本活動（含初賽影片、決賽現場）之非營利範圍內合理使用。</text:p>
      <text:p text:style-name="P148"><text:s text:c="3"/>(二) 參賽團隊對指定教材歌曲所進行之影音改編（如重新編曲、現場不插電純樂器伴奏等），其改編部分之著作權仍受本活動簡章之規範約束。</text:p>
      <text:p text:style-name="P149"><text:s text:c="3"/>(三) 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150"><text:s text:c="3"/>(四) 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151"><text:s text:c="3"/>(五) 主辦單位因活動宣傳、成果發表或客家文化推廣之需要，得將決賽現場之攝影、錄影等影音成果編製成教材、光碟或上傳至官方網路平台，參賽者不得據此要求任何著作權報酬。</text:p>
      <text:p text:style-name="P152">三、決賽現場報到與秩序</text:p>
      <text:p text:style-name="P153">(一) 決賽隊伍須依後續公告之報到時間準時抵達現場，未按時報到者視同放棄參賽資格。</text:p>
      <text:p text:style-name="P154"><text:s text:c="3"/>(二) 決賽當日請提早到現場與承辦單位測試音樂播放，若音樂播放如因參賽隊伍自備檔案毀損而無法執行，相關責任由團隊自行承擔。</text:p>
      <text:p text:style-name="P155">(三) 決賽現場一律使用主辦單位指定之KALA伴奏帶（無人聲純伴奏），或採現場不插電純樂器伴奏 。</text:p>
      <text:p text:style-name="P156">(四)演出隊伍請配合工作人員引導登台。並嚴禁於比賽現場攜帶或使用具危險性之道具、物品。</text:p>
      <text:p text:style-name="P157">四、評審與申訴：比賽成績以評審團之最終決定為結果，參賽團隊須尊重評審之專業評判。若有疑義，可於成績公布後1小時內提出書面申請釋疑，逾時不予受理。</text:p>
      <text:p text:style-name="P158">五、領獎與違規處置</text:p>
      <text:soft-page-break/>
      <text:p text:style-name="P159">(一) 獲獎團隊所獲得之獎金與獎品，應依中華民國稅法相關規定辦理申報與代扣繳。</text:p>
      <text:p text:style-name="P160"><text:s text:c="3"/>(二) 得獎名單公布後，如經查證有冒名頂替、違反簡章資格或報名資料不實者，主辦單位有權取消得獎資格並追回獎勵。</text:p>
      <text:p text:style-name="P161">六、活動變更權益</text:p>
      <text:p text:style-name="P162">(一) 本簡章如有未盡事宜，主辦單位保留隨時修正、暫停或終止本活動之權利。</text:p>
      <text:p text:style-name="P163"><text:s text:c="2"/>(二) 活動一切變更將滾動式公告於北市客委會官方網站或FB社群平台。</text:p>
      <text:p text:style-name="P164">柒、聯絡資訊：</text:p>
      <text:p text:style-name="P165">承辦單位：威利傳播有限公司</text:p>
      <text:p text:style-name="P166">諮詢電話：02-22397222</text:p>
      <text:p text:style-name="P167"><text:span text:style-name="T168">聯絡MAIL：</text:span><text:a xlink:href="mailto:ruei@wallace.com.tw" office:target-frame-name="_top" xlink:show="replace"><text:span text:style-name="T169">ruei@wallace.com.tw</text:span></text:a></text:p>
      <text:p text:style-name="P170"/>
      <text:p text:style-name="P171"/>
      <text:p text:style-name="P172"><text:span text:style-name="T173"><draw:frame draw:z-index="251659264" draw:id="id0" draw:style-name="a0" draw:name="Text Box 2" text:anchor-type="paragraph" svg:x="0.06528in" svg:y="0.00903in" svg:width="0.84931in" svg:height="0.31667in" style:rel-width="scale" style:rel-height="scale"><draw:text-box><text:p text:style-name="P174">附件一</text:p></draw:text-box><svg:title/><svg:desc/></draw:frame></text:span><text:span text:style-name="T175">2026 HAKKA聲動童樂會—客語兒歌比賽報名表</text:span></text:p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>
            <text:p text:style-name="P184">團體名稱</text:p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>學校/園所名稱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參賽組別</text:p>
          </table:table-cell>
          <table:table-cell table:style-name="TableCell194" table:number-columns-spanned="4">
            <text:p text:style-name="P195">□親子組 <text:s/>□幼兒園團體組 <text:s/>□國小團體組</text:p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參賽歌曲</text:p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>
            <text:p text:style-name="P202">參賽人數及親屬關係</text:p>
          </table:table-cell>
          <table:table-cell table:style-name="TableCell203">
            <text:p text:style-name="P204"><text:span text:style-name="T205">(親子組請填寫親屬關係)</text:span></text:p>
            <text:p text:style-name="P206"/>
          </table:table-cell>
        </table:table-row>
        <table:table-row table:style-name="TableRow207">
          <table:table-cell table:style-name="TableCell208" table:number-rows-spanned="15">
            <text:p text:style-name="P209">參賽成員名單（報名團體為國小團體組，有跨年級/跨校者請填寫就讀學校及年級）</text:p>
          </table:table-cell>
          <table:table-cell table:style-name="TableCell210" table:number-columns-spanned="4">
            <text:p text:style-name="內文"><text:span text:style-name="T211">姓名/年齡</text:span><text:span text:style-name="T212">(</text:span><text:span text:style-name="T213">就讀學校、年級)：</text:span></text:p>
          </table:table-cell>
          <table:covered-table-cell/>
          <table:covered-table-cell/>
          <table:covered-table-cell/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4">
            <text:p text:style-name="內文"><text:span text:style-name="T217">姓名/年齡</text:span><text:span text:style-name="T218">(</text:span><text:span text:style-name="T219">就讀學校、年級)：</text:span></text:p>
          </table:table-cell>
          <table:covered-table-cell/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 table:number-columns-spanned="4">
            <text:p text:style-name="內文"><text:span text:style-name="T223">姓名/年齡</text:span><text:span text:style-name="T224">(</text:span><text:span text:style-name="T225">就讀學校、年級)：</text:span></text:p>
          </table:table-cell>
          <table:covered-table-cell/>
          <table:covered-table-cell/>
          <table:covered-table-cell/>
        </table:table-row>
        <table:table-row table:style-name="TableRow226">
          <table:covered-table-cell>
            <text:p text:style-name="P227"/>
          </table:covered-table-cell>
          <table:table-cell table:style-name="TableCell228" table:number-columns-spanned="4">
            <text:p text:style-name="內文"><text:span text:style-name="T229">姓名/年齡</text:span><text:span text:style-name="T230">(</text:span><text:span text:style-name="T231">就讀學校、年級)：</text:span></text:p>
          </table:table-cell>
          <table:covered-table-cell/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table-cell table:style-name="TableCell234" table:number-columns-spanned="4">
            <text:p text:style-name="內文"><text:span text:style-name="T235">姓名/年齡</text:span><text:span text:style-name="T236">(</text:span><text:span text:style-name="T237">就讀學校、年級)：</text:span></text:p>
          </table:table-cell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4">
            <text:p text:style-name="內文"><text:span text:style-name="T241">姓名/年齡</text:span><text:span text:style-name="T242">(</text:span><text:span text:style-name="T243">就讀學校、年級)：</text:span></text:p>
          </table:table-cell>
          <table:covered-table-cell/>
          <table:covered-table-cell/>
          <table:covered-table-cell/>
        </table:table-row>
        <table:table-row table:style-name="TableRow244">
          <table:covered-table-cell>
            <text:p text:style-name="P245"/>
          </table:covered-table-cell>
          <table:table-cell table:style-name="TableCell246" table:number-columns-spanned="4">
            <text:p text:style-name="內文"><text:span text:style-name="T247">姓名/年齡</text:span><text:span text:style-name="T248">(</text:span><text:span text:style-name="T249">就讀學校、年級)：</text:span></text:p>
          </table:table-cell>
          <table:covered-table-cell/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4">
            <text:p text:style-name="內文"><text:span text:style-name="T253">姓名/年齡</text:span><text:span text:style-name="T254">(</text:span><text:span text:style-name="T255">就讀學校、年級)：</text:span></text:p>
          </table:table-cell>
          <table:covered-table-cell/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4">
            <text:p text:style-name="內文"><text:span text:style-name="T259">姓名/年齡</text:span><text:span text:style-name="T260">(</text:span><text:span text:style-name="T261">就讀學校、年級)：</text:span></text:p>
          </table:table-cell>
          <table:covered-table-cell/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4">
            <text:p text:style-name="內文"><text:span text:style-name="T265">姓名/年齡</text:span><text:span text:style-name="T266">(</text:span><text:span text:style-name="T267">就讀學校、年級)：</text:span></text:p>
          </table:table-cell>
          <table:covered-table-cell/>
          <table:covered-table-cell/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 table:number-columns-spanned="4">
            <text:p text:style-name="內文"><text:span text:style-name="T271">姓名/年齡</text:span><text:span text:style-name="T272">(</text:span><text:span text:style-name="T273">就讀學校、年級)：</text:span></text:p>
          </table:table-cell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4">
            <text:p text:style-name="內文"><text:span text:style-name="T277">姓名/年齡</text:span><text:span text:style-name="T278">(</text:span><text:span text:style-name="T279">就讀學校、年級)：</text:span></text:p>
          </table:table-cell>
          <table:covered-table-cell/>
          <table:covered-table-cell/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4">
            <text:p text:style-name="內文"><text:span text:style-name="T283">姓名/年齡</text:span><text:span text:style-name="T284">(</text:span><text:span text:style-name="T285">就讀學校、年級)：</text:span></text:p>
          </table:table-cell>
          <table:covered-table-cell/>
          <table:covered-table-cell/>
          <table:covered-table-cell/>
        </table:table-row>
        <table:table-row table:style-name="TableRow286">
          <table:covered-table-cell>
            <text:p text:style-name="P287"/>
          </table:covered-table-cell>
          <table:table-cell table:style-name="TableCell288" table:number-columns-spanned="4">
            <text:p text:style-name="內文"><text:span text:style-name="T289">姓名/年齡</text:span><text:span text:style-name="T290">(</text:span><text:span text:style-name="T291">就讀學校、年級)：</text:span></text:p>
          </table:table-cell>
          <table:covered-table-cell/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4">
            <text:p text:style-name="內文"><text:span text:style-name="T295">姓名/年齡</text:span><text:span text:style-name="T296">(</text:span><text:span text:style-name="T297">就讀學校、年級)：</text:span></text:p>
          </table:table-cell>
          <table:covered-table-cell/>
          <table:covered-table-cell/>
          <table:covered-table-cell/>
        </table:table-row>
        <table:table-row table:style-name="TableRow298">
          <table:table-cell table:style-name="TableCell299" table:number-rows-spanned="2">
            <text:p text:style-name="P300">聯絡人電話</text:p>
          </table:table-cell>
          <table:table-cell table:style-name="TableCell301">
            <text:p text:style-name="P302">市話</text:p>
          </table:table-cell>
          <table:table-cell table:style-name="TableCell303">
            <text:p text:style-name="P304">( <text:s text:c="2"/>) <text:s text:c="14"/></text:p>
          </table:table-cell>
          <table:table-cell table:style-name="TableCell305">
            <text:p text:style-name="P306">手機</text:p>
          </table:table-cell>
          <table:table-cell table:style-name="TableCell307"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table-cell table:style-name="TableCell311">
            <text:p text:style-name="P312">E-mail</text:p>
          </table:table-cell>
          <table:table-cell table:style-name="TableCell313" table:number-columns-spanned="3">
            <text:p text:style-name="P314"/>
          </table:table-cell>
          <table:covered-table-cell/>
          <table:covered-table-cell/>
        </table:table-row>
        <table:table-row table:style-name="TableRow315">
          <table:table-cell table:style-name="TableCell316">
            <text:p text:style-name="P317">聯絡地址</text:p>
          </table:table-cell>
          <table:table-cell table:style-name="TableCell318" table:number-columns-spanned="4">
            <text:p text:style-name="P319">□□□□□</text:p>
          </table:table-cell>
          <table:covered-table-cell/>
          <table:covered-table-cell/>
          <table:covered-table-cell/>
        </table:table-row>
        <table:table-row table:style-name="TableRow320">
          <table:table-cell table:style-name="TableCell321">
            <text:p text:style-name="P322">音樂檔</text:p>
          </table:table-cell>
          <table:table-cell table:style-name="TableCell323" table:number-columns-spanned="4">
            <text:p text:style-name="P324">□自行攜帶音樂檔 <text:s text:c="5"/>□自行伴奏</text:p>
          </table:table-cell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影片連結網址</text:p>
          </table:table-cell>
          <table:table-cell table:style-name="TableCell328" table:number-columns-spanned="4">
            <text:p text:style-name="P329"/>
          </table:table-cell>
          <table:covered-table-cell/>
          <table:covered-table-cell/>
          <table:covered-table-cell/>
        </table:table-row>
        <table:table-row table:style-name="TableRow330">
          <table:table-cell table:style-name="TableCell331">
            <text:p text:style-name="P332">器材需求</text:p>
          </table:table-cell>
          <table:table-cell table:style-name="TableCell333" table:number-columns-spanned="4">
            <text:p text:style-name="P334"/>
          </table:table-cell>
          <table:covered-table-cell/>
          <table:covered-table-cell/>
          <table:covered-table-cell/>
        </table:table-row>
        <table:table-row table:style-name="TableRow335">
          <table:table-cell table:style-name="TableCell336">
            <text:p text:style-name="P337">團體介紹</text:p>
          </table:table-cell>
          <table:table-cell table:style-name="TableCell338" table:number-columns-spanned="4">
            <text:p text:style-name="P339"/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表演內容</text:p>
          </table:table-cell>
          <table:table-cell table:style-name="TableCell343" table:number-columns-spanned="4">
            <text:p text:style-name="P344"/>
          </table:table-cell>
          <table:covered-table-cell/>
          <table:covered-table-cell/>
          <table:covered-table-cell/>
        </table:table-row>
      </table:table>
      <text:p text:style-name="P345"><text:span text:style-name="T346"><draw:frame draw:z-index="251661312" draw:id="id1" draw:style-name="a1" draw:name="文字方塊 3" text:anchor-type="paragraph" svg:x="-0.40764in" svg:y="9.95417in" svg:width="3.75625in" svg:height="0.33264in" style:rel-width="scale" style:rel-height="scale"><draw:text-box><text:p text:style-name="內文"><text:span text:style-name="T347">備註：本表如不敷使用，得自行增列表格。</text:span></text:p></draw:text-box><svg:title/><svg:desc/></draw:frame></text:span></text:p>
      <text:soft-page-break/>
      <text:p text:style-name="P348"><text:span text:style-name="T350"><draw:frame draw:z-index="251660288" draw:id="id2" draw:style-name="a2" draw:name="Text Box 5" text:anchor-type="paragraph" svg:x="0.21944in" svg:y="-0.00903in" svg:width="0.84931in" svg:height="0.55625in" style:rel-width="scale" style:rel-height="scale"><draw:text-box><text:p text:style-name="P351">附件二</text:p></draw:text-box><svg:title/><svg:desc/></draw:frame></text:span></text:p>
      <text:p text:style-name="P352">2026 HAKKA聲動童樂會—客語兒歌比賽報名表</text:p>
      <text:p text:style-name="P353"><text:span text:style-name="T354">著作財產權授權同意書</text:span></text:p>
      <text:p text:style-name="P355"><text:span text:style-name="T356"><text:s text:c="6"/></text:span><text:span text:style-name="T357">本人(團體)</text:span><text:span text:style-name="T358"><text:s text:c="22"/></text:span><text:span text:style-name="T359">保證參賽作品 (曲目名稱)</text:span><text:span text:style-name="T360"><text:s text:c="18"/></text:span><text:span text:style-name="T361">音樂、舞蹈使用皆符合比賽之規定，絕未侵害他人著作權，如有不實或違反著作權法及相關規定以致引起糾紛，本人(團體)</text:span><text:span text:style-name="T362">須自負法律責任，主辦單位並得要求</text:span><text:span text:style-name="T363">本人(團體)</text:span><text:span text:style-name="T364">返還全部得獎獎勵。於本同意書內容範圍內，可歸責於</text:span><text:span text:style-name="T365">本人(團體)</text:span><text:span text:style-name="T366">之事由，致主辦單位有所損害，</text:span><text:span text:style-name="T367">本人(團體)</text:span><text:span text:style-name="T368">應負賠償之責。</text:span></text:p>
      <text:p text:style-name="P369"><text:span text:style-name="T370"><text:s text:c="4"/></text:span><text:span text:style-name="T371">本人(團體)作品一旦入選獲獎，同意將得獎作品(包含編舞、造型、音樂)之全部著作財產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(團體)絕無異議，特立此同意書。</text:span></text:p>
      <text:p text:style-name="P372">立 書 人(所有團員):</text:p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</table:table-columns>
        <table:table-row table:style-name="TableRow379">
          <table:table-cell table:style-name="TableCell380">
            <text:p text:style-name="P381">序</text:p>
          </table:table-cell>
          <table:table-cell table:style-name="TableCell382">
            <text:p text:style-name="P383">姓 <text:s text:c="2"/>名</text:p>
          </table:table-cell>
          <table:table-cell table:style-name="TableCell384">
            <text:p text:style-name="P385">身分證字號</text:p>
          </table:table-cell>
          <table:table-cell table:style-name="TableCell386">
            <text:p text:style-name="P387">聯絡電話</text:p>
          </table:table-cell>
          <table:table-cell table:style-name="TableCell388">
            <text:p text:style-name="P389">本人/監護人親簽</text:p>
          </table:table-cell>
        </table:table-row>
        <table:table-row table:style-name="TableRow390">
          <table:table-cell table:style-name="TableCell391">
            <text:p text:style-name="P392">1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2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3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4</text:p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>5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6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7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>8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>
            <text:p text:style-name="P480">9</text:p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10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>11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12</text:p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13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>14</text:p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15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</table:table>
      <text:p text:style-name="P555">備註：人數超過15人，請自行複製本頁填寫。</text:p>
      <text:p text:style-name="P556"><text:span text:style-name="T557">中華民國 115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一" style:display-name="一" style:family="paragraph" style:parent-style-name="內文">
      <style:paragraph-properties style:snap-to-layout-grid="false" fo:text-align="justify" fo:line-height="0.3055in" fo:margin-left="0.2777in" fo:text-indent="-0.138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8" style:display-name="A8" style:family="text">
      <style:text-properties style:font-name-complex="微軟正黑體e.." fo:color="#00000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7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9847in" fo:margin-bottom="0.2361in" fo:margin-right="0.8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562in"/>
      </style:footer-style>
    </style:page-layout>
    <style:style style:name="P349" style:parent-style-name="頁尾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/>
    <style:master-page style:name="MP1" style:page-layout-name="PL1">
      <style:footer>
        <text:p text:style-name="P34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sam</meta:initial-creator>
    <dc:creator>李昌岷-教育局-國小教育科</dc:creator>
    <meta:creation-date>2026-08-15T03:19:00Z</meta:creation-date>
    <dc:date>2026-08-15T03:19:00Z</dc:date>
    <meta:print-date>2026-07-31T00:15:00Z</meta:print-date>
    <meta:template xlink:href="Normal" xlink:type="simple"/>
    <meta:editing-cycles>2</meta:editing-cycles>
    <meta:editing-duration>PT60S</meta:editing-duration>
    <meta:document-statistic meta:page-count="6" meta:paragraph-count="7" meta:word-count="591" meta:character-count="3954" meta:row-count="28" meta:non-whitespace-character-count="3370"/>
  </office:meta>
</office:document-meta>
</file>